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6C6000001C2000001C296B81E34.svg" manifest:media-type="image/svg+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 style:list-style-name="L1"/>
    <style:style style:name="P2" style:family="paragraph" style:parent-style-name="Standard" style:list-style-name="L1">
      <style:text-properties officeooo:rsid="00184c3d" officeooo:paragraph-rsid="00184c3d"/>
    </style:style>
    <style:style style:name="P3" style:family="paragraph" style:parent-style-name="Standard" style:list-style-name="L1">
      <style:text-properties officeooo:rsid="001d1e76" officeooo:paragraph-rsid="001d1e76"/>
    </style:style>
    <style:style style:name="P4" style:family="paragraph" style:parent-style-name="Standard" style:list-style-name="L1">
      <style:paragraph-properties fo:text-align="center" style:justify-single-word="false"/>
      <style:text-properties officeooo:rsid="001d1e76" officeooo:paragraph-rsid="001d1e76"/>
    </style:style>
    <style:style style:name="T1" style:family="text">
      <style:text-properties officeooo:rsid="0017988a"/>
    </style:style>
    <style:style style:name="T2" style:family="text">
      <style:text-properties officeooo:rsid="00184c3d"/>
    </style:style>
    <style:style style:name="T3" style:family="text">
      <style:text-properties officeooo:rsid="001d1e76"/>
    </style:style>
    <text:list-style style:name="L1">
      <text:list-level-style-image text:level="1" xlink:href="Pictures/100006C6000001C2000001C296B81E34.svg" xlink:type="simple" xlink:show="embed" xlink:actuate="onLoad">
        <style:list-level-properties text:list-level-position-and-space-mode="label-alignment" style:vertical-pos="middle" style:vertical-rel="line" fo:width="0.45cm" fo:height="0.45cm">
          <style:list-level-label-alignment text:label-followed-by="listtab" text:list-tab-stop-position="1.27cm" fo:text-indent="-0.635cm" fo:margin-left="1.27cm"/>
        </style:list-level-properties>
      </text:list-level-style-image>
      <text:list-level-style-bullet text:level="2" text:style-name="Bullet_20_Symbols" text:bullet-char="►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►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►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►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►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►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►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►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►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>Arbeitsliste<text:tab/><text:span text:style-name="T1">Zorin-Stammtisch</text:span><text:tab/><text:tab/><text:tab/><text:tab/><text:span text:style-name="T1">9_7_2026</text:span></text:h>
      <text:p text:style-name="Text_20_body"/>
      <text:list text:style-name="L1">
        <text:list-item>
          <text:p text:style-name="P1"><text:span text:style-name="T2">RUFUS und Zorin download auf Windows PC</text:span></text:p>
        </text:list-item>
        <text:list-item>
          <text:p text:style-name="P2">Boot(Startstick) erstellt mit RUFUS+Zorin</text:p>
        </text:list-item>
        <text:list-item>
          <text:p text:style-name="P2">ZORIN Test mit Bootstick bei Lapi Anna</text:p>
        </text:list-item>
        <text:list-item>
          <text:p text:style-name="P2">neue ZORIN Info im Mitgliederbereich von Homepage CCBH</text:p>
        </text:list-item>
        <text:list-item>
          <text:p text:style-name="P2">Programme (zb.Aktualisierungsverwaltung) auf Desh legen</text:p>
        </text:list-item>
        <text:list-item>
          <text:p text:style-name="P2">System/ Software aktualisieren</text:p>
        </text:list-item>
        <text:list-item>
          <text:p text:style-name="P2">Gparted erklärt, gibt Übersicht über Festplatte, vorsicht, keine Änderungen selbstständig durchführen- Datenverlustgefahr!</text:p>
        </text:list-item>
        <text:list-item>
          <text:p text:style-name="P2">Info über Pc per Info System auslesen <text:s text:c="2"/></text:p>
        </text:list-item>
        <text:list-item>
          <text:p text:style-name="P1">GMX online und per APP (zb.Outlook) Unterschied erklärt</text:p>
        </text:list-item>
        <text:list-item>
          <text:p text:style-name="P1">Systemgröße (Partition C) Windows 150GB – ZORIN ab 60GB, besprochen warum</text:p>
        </text:list-item>
        <text:list-item>
          <text:p text:style-name="P1">Wichtig !Immer Daten (Fotos, Doku usw. )sichern bevor bei einem aktiven System getestet wird</text:p>
        </text:list-item>
        <text:list-item>
          <text:p text:style-name="P1">optimal ist eine eigene Festplatte oder Zweitrechner <text:span text:style-name="T3">zum Testen</text:span></text:p>
        </text:list-item>
        <text:list-item>
          <text:p text:style-name="P3">Ziel bis Ende 2026: alle haben ZORIN am Rechner laufen und können grundlegende Aufgaben erfüllen</text:p>
        </text:list-item>
        <text:list-item>
          <text:p text:style-name="P3">Sommerpause Stammtisch bis Sept 26</text:p>
          <text:p text:style-name="P4">----------------------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AT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AT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Footnote" style:family="paragraph" style:parent-style-name="Standard" style:class="extra">
      <style:paragraph-properties fo:margin-left="0.6cm" fo:text-indent="-0.6cm" style:auto-text-indent="false" text:number-lines="false" text:line-number="0"/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top="0.499cm" fo:background-color="transparent" draw:fill="none"/>
      </style:footer-style>
    </style:page-layout>
  </office:automatic-styles>
  <office:master-styles>
    <style:master-page style:name="Standard" style:page-layout-name="Mpm1">
      <style:footer>
        <text:p text:style-name="MP1"><text:bookmark-start text:name="PageNumWizard_FOOTER_Standard1"/><text:page-number text:select-page="current">1</text:page-number><text:s/>/ <text:page-count>1</text:page-count><text:bookmark-end text:name="PageNumWizard_FOOTER_Standard1"/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7-12T11:57:22.335706860</meta:creation-date>
    <dc:date>2026-07-12T12:39:08.134711999</dc:date>
    <meta:editing-duration>PT31M26S</meta:editing-duration>
    <meta:editing-cycles>9</meta:editing-cycles>
    <meta:generator>LibreOffice/26.2.2.2$Linux_X86_64 LibreOffice_project/620$Build-2</meta:generator>
    <meta:document-statistic meta:table-count="0" meta:image-count="0" meta:object-count="0" meta:page-count="1" meta:paragraph-count="17" meta:word-count="136" meta:character-count="915" meta:non-whitespace-character-count="804"/>
  </office:meta>
</office:document-meta>
</file>